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erif"/>
  </office:font-face-decls>
  <office:automatic-styles>
    <style:style style:name="P1" style:family="paragraph" style:parent-style-name="Standard">
      <loext:graphic-properties draw:fill-gradient-name="gradient" draw:fill-hatch-name="hatch"/>
      <style:paragraph-properties fo:margin-left="0cm" fo:margin-right="0cm" fo:line-height="115%" fo:text-align="justify" style:justify-single-word="false" fo:text-indent="0cm" style:auto-text-indent="true">
        <style:tab-stops>
          <style:tab-stop style:position="16.801cm"/>
        </style:tab-stops>
      </style:paragraph-properties>
      <style:text-properties style:font-name="Times New Roman1" fo:font-size="14pt" officeooo:rsid="001678aa" officeooo:paragraph-rsid="000751d1" fo:background-color="transparent" style:font-size-asian="14pt" style:language-asian="en" style:country-asian="US" style:font-name-complex="Times New Roman1" style:font-size-complex="14pt"/>
    </style:style>
    <style:style style:name="P2"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1" fo:font-size="14pt" officeooo:paragraph-rsid="000751d1" fo:background-color="transparent" style:font-size-asian="14pt" style:font-size-complex="14pt"/>
    </style:style>
    <style:style style:name="P3" style:family="paragraph" style:parent-style-name="Standard">
      <style:paragraph-properties fo:line-height="100%" fo:text-align="justify" style:justify-single-word="false"/>
      <style:text-properties style:font-name="Times New Roman1" fo:font-size="14pt" officeooo:paragraph-rsid="000751d1" fo:background-color="transparent" style:font-size-asian="14pt" style:font-size-complex="14pt"/>
    </style:style>
    <style:style style:name="P4"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1" fo:font-size="14pt" officeooo:rsid="001678aa" officeooo:paragraph-rsid="000751d1" fo:background-color="transparent" style:font-size-asian="14pt" style:font-name-complex="Times New Roman1" style:font-size-complex="14pt"/>
    </style:style>
    <style:style style:name="P5" style:family="paragraph" style:parent-style-name="Standard">
      <style:paragraph-properties fo:line-height="100%" fo:text-align="justify" style:justify-single-word="false"/>
      <style:text-properties fo:color="#000000" loext:opacity="100%" style:font-name="Times New Roman1" fo:font-size="14pt" fo:font-style="normal" fo:font-weight="normal" officeooo:rsid="0022342b" officeooo:paragraph-rsid="000751d1" fo:background-color="transparent" style:font-size-asian="14pt" style:font-style-asian="normal" style:font-weight-asian="normal" style:font-size-complex="14pt" style:font-style-complex="normal" style:font-weight-complex="normal"/>
    </style:style>
    <style:style style:name="P6" style:family="paragraph" style:parent-style-name="Standard">
      <style:paragraph-properties fo:margin-top="0cm" fo:margin-bottom="0cm" style:contextual-spacing="false" fo:line-height="100%" fo:text-align="justify" style:justify-single-word="false"/>
      <style:text-properties style:font-name="Times New Roman2" fo:font-size="14pt" officeooo:paragraph-rsid="000751d1" fo:background-color="transparent"/>
    </style:style>
    <style:style style:name="P7" style:family="paragraph" style:parent-style-name="Text_20_body">
      <loext:graphic-properties draw:fill-hatch-name="hatch"/>
      <style:paragraph-properties fo:margin-left="0cm" fo:margin-right="0cm" fo:margin-top="0cm" fo:margin-bottom="0cm" style:contextual-spacing="false" fo:line-height="100%" fo:text-align="justify" style:justify-single-word="false" fo:text-indent="0cm" style:auto-text-indent="true"/>
      <style:text-properties style:font-name="Times New Roman2" fo:font-size="14pt" officeooo:paragraph-rsid="000751d1" fo:background-color="transparent" style:font-size-asian="14pt" style:font-size-complex="14pt"/>
    </style:style>
    <style:style style:name="T1" style:family="text">
      <style:text-properties officeooo:rsid="0005c6d5"/>
    </style:style>
    <style:style style:name="T2" style:family="text">
      <style:text-properties officeooo:rsid="00137c7d"/>
    </style:style>
    <style:style style:name="T3" style:family="text">
      <style:text-properties officeooo:rsid="0003841e"/>
    </style:style>
    <style:style style:name="T4" style:family="text">
      <style:text-properties officeooo:rsid="00177931"/>
    </style:style>
    <style:style style:name="T5" style:family="text">
      <style:text-properties officeooo:rsid="00127dff"/>
    </style:style>
    <style:style style:name="T6" style:family="text">
      <style:text-properties officeooo:rsid="000910a4"/>
    </style:style>
    <style:style style:name="T7" style:family="text">
      <style:text-properties fo:color="#000000" loext:opacity="100%"/>
    </style:style>
    <style:style style:name="T8" style:family="text">
      <style:text-properties fo:color="#000000" loext:opacity="100%" officeooo:rsid="000caddb"/>
    </style:style>
    <style:style style:name="T9" style:family="text">
      <style:text-properties fo:color="#000000" loext:opacity="100%" officeooo:rsid="0010bd7d"/>
    </style:style>
    <style:style style:name="T10" style:family="text">
      <style:text-properties fo:color="#000000" loext:opacity="100%" officeooo:rsid="0018f0b5"/>
    </style:style>
    <style:style style:name="T11" style:family="text">
      <style:text-properties fo:color="#000000" loext:opacity="100%" fo:font-style="normal" officeooo:rsid="0011df61" style:font-style-asian="normal" style:font-style-complex="normal"/>
    </style:style>
    <style:style style:name="T12" style:family="text">
      <style:text-properties fo:color="#000000" loext:opacity="100%" fo:font-style="normal" officeooo:rsid="001e09ea" style:font-style-asian="normal" style:font-style-complex="normal"/>
    </style:style>
    <style:style style:name="T13" style:family="text">
      <style:text-properties fo:color="#000000" loext:opacity="100%" fo:font-style="normal" fo:font-weight="normal" officeooo:rsid="0011df61" style:font-style-asian="normal" style:font-weight-asian="normal" style:font-style-complex="normal" style:font-weight-complex="normal"/>
    </style:style>
    <style:style style:name="T14" style:family="text">
      <style:text-properties fo:color="#000000" loext:opacity="100%" fo:font-style="normal" fo:font-weight="normal" officeooo:rsid="0022342b" style:font-style-asian="normal" style:font-weight-asian="normal" style:font-style-complex="normal" style:font-weight-complex="normal"/>
    </style:style>
    <style:style style:name="T15" style:family="text">
      <style:text-properties fo:color="#000000" loext:opacity="100%" fo:font-style="normal" fo:font-weight="normal" officeooo:rsid="0014531b" style:font-style-asian="normal" style:font-weight-asian="normal" style:font-style-complex="normal" style:font-weight-complex="normal"/>
    </style:style>
    <style:style style:name="T16" style:family="text">
      <style:text-properties fo:color="#000000" loext:opacity="100%" fo:font-style="normal" fo:font-weight="normal" officeooo:rsid="0022342b" style:language-asian="en" style:country-asian="US" style:font-style-asian="normal" style:font-weight-asian="normal" style:font-style-complex="normal" style:font-weight-complex="normal"/>
    </style:style>
    <style:style style:name="T17" style:family="text">
      <style:text-properties fo:color="#000000" loext:opacity="100%" fo:font-style="normal" fo:font-weight="normal" officeooo:rsid="0014531b" style:language-asian="en" style:country-asian="US" style:font-style-asian="normal" style:font-weight-asian="normal" style:font-style-complex="normal" style:font-weight-complex="normal"/>
    </style:style>
    <style:style style:name="T18" style:family="text">
      <style:text-properties fo:color="#000000" loext:opacity="100%" officeooo:rsid="001c0d4c"/>
    </style:style>
    <style:style style:name="T19" style:family="text">
      <style:text-properties officeooo:rsid="000caddb" style:language-asian="en" style:country-asian="US"/>
    </style:style>
    <style:style style:name="T20" style:family="text">
      <style:text-properties officeooo:rsid="00188010" style:language-asian="en" style:country-asian="US"/>
    </style:style>
    <style:style style:name="T21" style:family="text">
      <style:text-properties officeooo:rsid="000ed5a6" style:language-asian="en" style:country-asian="US"/>
    </style:style>
    <style:style style:name="T22" style:family="text">
      <style:text-properties officeooo:rsid="0005c6d5" style:language-asian="en" style:country-asian="US"/>
    </style:style>
    <style:style style:name="T23" style:family="text">
      <style:text-properties officeooo:rsid="000c23b3"/>
    </style:style>
    <style:style style:name="T24" style:family="text">
      <style:text-properties officeooo:rsid="0013287e"/>
    </style:style>
    <style:style style:name="T25" style:family="text">
      <style:text-properties officeooo:rsid="00107700"/>
    </style:style>
    <style:style style:name="T26" style:family="text">
      <style:text-properties officeooo:rsid="00145087"/>
    </style:style>
    <style:style style:name="T27" style:family="text">
      <style:text-properties officeooo:rsid="001584c9"/>
    </style:style>
    <style:style style:name="T28" style:family="text">
      <style:text-properties officeooo:rsid="00075807"/>
    </style:style>
    <style:style style:name="T29" style:family="text">
      <style:text-properties officeooo:rsid="0015e28b"/>
    </style:style>
    <style:style style:name="T30" style:family="text">
      <style:text-properties officeooo:rsid="001e09ea"/>
    </style:style>
    <style:style style:name="T31" style:family="text">
      <style:text-properties fo:font-style="normal" officeooo:rsid="0011df61" style:font-style-asian="normal" style:font-style-complex="normal"/>
    </style:style>
    <style:style style:name="T32" style:family="text">
      <style:text-properties fo:color="#00000a" loext:opacity="100%" style:font-name="Times New Roman1" fo:font-style="normal" fo:font-weight="normal" officeooo:rsid="000caddb" style:font-name-asian="Times New Roman" style:language-asian="ru" style:country-asian="RU" style:font-style-asian="normal" style:font-weight-asian="normal" style:font-name-complex="Times New Roman1" style:font-style-complex="normal" style:font-weight-complex="normal"/>
    </style:style>
    <style:style style:name="T33" style:family="text">
      <style:text-properties fo:color="#00000a" loext:opacity="100%" style:font-name="Times New Roman1" fo:font-style="normal" fo:font-weight="normal" officeooo:rsid="001c0d4c" style:font-name-asian="Times New Roman" style:language-asian="ru" style:country-asian="RU" style:font-style-asian="normal" style:font-weight-asian="normal" style:font-name-complex="Times New Roman1" style:font-style-complex="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О <text:span text:style-name="T1">проведении экспертно-аналитического мероприятия</text:span></text:p>
      <text:p text:style-name="P2"><text:span text:style-name="T2">Основание: Распоряжение </text:span><text:span text:style-name="T3">контрольно-счетной палаты муниципального образования Курганинский район 22</text:span><text:span text:style-name="T4">.1</text:span><text:span text:style-name="T3">0</text:span><text:span text:style-name="T4">.</text:span><text:span text:style-name="T5">2025</text:span><text:span text:style-name="T6"> </text:span><text:span text:style-name="T2">года № </text:span><text:span text:style-name="T3">80</text:span><text:span text:style-name="T4">-</text:span><text:span text:style-name="T2">РО.</text:span></text:p>
      <text:p text:style-name="P2">В соответствии с пункт<text:span text:style-name="T23">ом </text:span><text:span text:style-name="T24">2</text:span>.<text:span text:style-name="T24">5, </text:span><text:span text:style-name="T30">2.5.1</text:span><text:span text:style-name="T25"> </text:span>плана работы <text:span text:style-name="T26">контрольно-счетной палаты муниципального об</text:span><text:span text:style-name="T27">р</text:span><text:span text:style-name="T26">азования Курганинский район </text:span>на 2025 год прове<text:span text:style-name="T28">ден</text:span><text:span text:style-name="T30">ы экспертно-аналитические мероприятия: </text:span></text:p>
      <text:p text:style-name="P3"><text:s/><text:span text:style-name="T31">«А</text:span><text:span text:style-name="T11">нализ организации и контроль за исполнением бюджета <text:s/>в том числе <text:s/>рисков не достижения в 2025 году целевых <text:s/>показателей (показателей эффективности), результативности <text:s/>исполнения <text:s/>муниципальных </text:span><text:span text:style-name="T12">программ</text:span><text:span text:style-name="T11"> по итогам </text:span><text:span text:style-name="T13">9 месяцев 2025 года»:</text:span></text:p>
      <text:p text:style-name="P3"><text:span text:style-name="T13">- </text:span><text:span text:style-name="T14">бюджета Курганинского городского поселения Курганинского района;</text:span></text:p>
      <text:p text:style-name="P5">- бюджета Безводного сельского поселения Курганинского района;</text:p>
      <text:p text:style-name="P5">- бюджета Воздвиженского сельского поселения Курганинского района;</text:p>
      <text:p text:style-name="P5">- бюджета Константиновского сельского поселения Курганинского района;</text:p>
      <text:p text:style-name="P5">- бюджета Михайловского сельского поселения Курганинского района;</text:p>
      <text:p text:style-name="P5">- бюджета Новоалексеевского сельского поселения Курганинского района;</text:p>
      <text:p text:style-name="P5">- бюджета Октябрьского сельского поселения Курганинского района;</text:p>
      <text:p text:style-name="P5">- бюджета Петропавловского сельского поселения Курганинского района;</text:p>
      <text:p text:style-name="P3"><text:span text:style-name="T14">- бюджета Родн</text:span><text:span text:style-name="T15">иковского </text:span><text:span text:style-name="T14">сельского поселения Курганинского района;</text:span></text:p>
      <text:p text:style-name="P3"><text:span text:style-name="T16">- бюджета </text:span><text:span text:style-name="T17">Темиргоевского </text:span><text:span text:style-name="T16">сельского поселения Курганинского района</text:span></text:p>
      <text:p text:style-name="P4"><text:span text:style-name="T19">Заключ</text:span><text:span text:style-name="T20">е</text:span><text:span text:style-name="T21">ние по </text:span><text:span text:style-name="T20">результатам </text:span><text:span text:style-name="T22">экспертно-аналитического мероприятия</text:span><text:span text:style-name="T20">, содержащ</text:span><text:span text:style-name="T19">ее</text:span><text:span text:style-name="T20"> информацию о выявленных нарушениях и недостатках, а также рекомендации по их устранению, направлен</text:span><text:span text:style-name="T21">о</text:span><text:span text:style-name="T20"> </text:span><text:span text:style-name="T21">координаторам муниципальных программ муниципального образования Курганинский район.</text:span><text:span text:style-name="T19"> </text:span></text:p>
      <text:p text:style-name="P6"><text:s text:c="3"/>Заключение по результатам <text:span text:style-name="T7">соответствующего экспертно-аналитического мероприятия, содержащие информацию о выявленных замечаниях и недостатках, а также рекомендации по их устранению, направлены </text:span><text:span text:style-name="T18">Совет </text:span><text:span text:style-name="T7"><text:s/>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администрацию Октябрьского сельского поселения Курганинского 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администрацию Темиргоевского сельского поселения Курганинского района.</text:span></text:p>
      <text:p text:style-name="P7"><text:span text:style-name="T18">И</text:span><text:span text:style-name="Основной_20_шрифт_20_абзаца"><text:span text:style-name="T32">нформационн</text:span></text:span><text:span text:style-name="Основной_20_шрифт_20_абзаца"><text:span text:style-name="T33">ые</text:span></text:span><text:span text:style-name="Основной_20_шрифт_20_абзаца"><text:span text:style-name="T32"> письм</text:span></text:span><text:span text:style-name="Основной_20_шрифт_20_абзаца"><text:span text:style-name="T33">а</text:span></text:span><text:span text:style-name="Основной_20_шрифт_20_абзаца"><text:span text:style-name="T32"> об итогах экспертно-аналитического мероприятия</text:span></text:span><text:span text:style-name="T18"> направлены в администрацию 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администрацию Октябрьского </text:span><text:soft-page-break/><text:span text:style-name="T18">сельского поселения Курганинского 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администрацию Темиргоевского сельского поселения Курганинского района.</text:span></text:p>
      <text:p text:style-name="P1"><text:span text:style-name="T8">В </text:span><text:span text:style-name="T9">соответствии с</text:span><text:span text:style-name="T8"> Соглашени</text:span><text:span text:style-name="T9">ем</text:span><text:span text:style-name="T8"> «О порядке взаимодействия между Прокуратурой </text:span><text:span text:style-name="T10">Курганинского района </text:span><text:span text:style-name="T8">и </text:span><text:span text:style-name="T10">к</text:span><text:span text:style-name="T8">онтрольно-счётной палатой муниципального образования Курганинский </text:span><text:span text:style-name="T10">район» </text:span><text:span text:style-name="T8">материал</text:span><text:span text:style-name="T9">ы</text:span><text:span text:style-name="T8"> проверки направлены в </text:span><text:span text:style-name="T10">П</text:span><text:span text:style-name="T8">рокуратуру </text:span><text:span text:style-name="T10">Курганинского района</text:span><text:span text:style-name="T8">.</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erif"/>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Основной_20_шрифт_20_абзаца" style:display-name="Основной шрифт абзаца"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12-12T10:02:44.677000000</meta:creation-date>
    <dc:date>2025-12-12T10:25:30.217000000</dc:date>
    <meta:editing-duration>PT2M23S</meta:editing-duration>
    <meta:editing-cycles>5</meta:editing-cycles>
    <meta:generator>LibreOffice/7.3.4.2$Windows_X86_64 LibreOffice_project/728fec16bd5f605073805c3c9e7c4212a0120dc5</meta:generator>
    <meta:document-statistic meta:table-count="0" meta:image-count="0" meta:object-count="0" meta:page-count="2" meta:paragraph-count="18" meta:word-count="335" meta:character-count="3427" meta:non-whitespace-character-count="3098"/>
  </office:meta>
</office:document-meta>
</file>